
<file path=META-INF/manifest.xml><?xml version="1.0" encoding="utf-8"?>
<manifest:manifest xmlns:manifest="urn:oasis:names:tc:opendocument:xmlns:manifest:1.0" manifest:version="1.2">
  <manifest:file-entry manifest:media-type="application/vnd.oasis.opendocument.spreadsheet" manifest:full-path="/"/>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table="urn:oasis:names:tc:opendocument:xmlns:table:1.0" xmlns:text="urn:oasis:names:tc:opendocument:xmlns:text:1.0" xmlns:style="urn:oasis:names:tc:opendocument:xmlns:style:1.0" xmlns:number="urn:oasis:names:tc:opendocument:xmlns:datastyle:1.0" xmlns:fo="urn:oasis:names:tc:opendocument:xmlns:xsl-fo-compatible:1.0" office:version="1.2">
  <office:body>
    <office:spreadsheet>
      <table:table table:name="faune non-oiseau">
        <table:table-column/>
        <table:table-row>
          <table:table-cell office:value-type="string">
            <text:p>noms vernaculaires</text:p>
          </table:table-cell>
          <table:table-cell office:value-type="string">
            <text:p>noms scientifique</text:p>
          </table:table-cell>
          <table:table-cell office:value-type="string">
            <text:p>CD_REF</text:p>
          </table:table-cell>
          <table:table-cell office:value-type="string">
            <text:p>nombre individus</text:p>
          </table:table-cell>
          <table:table-cell office:value-type="string">
            <text:p>surface habitat détruit</text:p>
          </table:table-cell>
          <table:table-cell office:value-type="string">
            <text:p>activité</text:p>
          </table:table-cell>
          <table:table-cell office:value-type="string">
            <text:p>identifiant pitchou activité</text:p>
          </table:table-cell>
          <table:table-cell office:value-type="string">
            <text:p>code activité</text:p>
          </table:table-cell>
          <table:table-cell office:value-type="string">
            <text:p>méthode</text:p>
          </table:table-cell>
          <table:table-cell office:value-type="string">
            <text:p>code méthode</text:p>
          </table:table-cell>
          <table:table-cell office:value-type="string">
            <text:p>transport</text:p>
          </table:table-cell>
          <table:table-cell office:value-type="string">
            <text:p>code transport</text:p>
          </table:table-cell>
        </table:table-row>
        <table:table-row>
          <table:table-cell office:value-type="string">
            <text:p>Lamproie de Planer, Petite lamproie, Lamproie de ruisseau européenne</text:p>
          </table:table-cell>
          <table:table-cell office:value-type="string">
            <text:p>Lampetra planeri, Ammocoetes lamproyon, Petromyzon anomalum, Petromyzon Bicolor, Petromyzon caecus, Petromyzon fluviatilis f. larvalis, Petromyzon fluviatilis f. minor, Petromyzon niger, Petromyzon planeri, Petromyzon Plumbeus, Petromyzon septoeuil</text:p>
          </table:table-cell>
          <table:table-cell office:value-type="string">
            <text:p>66333</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Lamproie de Planer, Petite lamproie, Lamproie de ruisseau européenne</text:p>
          </table:table-cell>
          <table:table-cell office:value-type="string">
            <text:p>Lampetra planeri, Ammocoetes lamproyon, Petromyzon anomalum, Petromyzon Bicolor, Petromyzon caecus, Petromyzon fluviatilis f. larvalis, Petromyzon fluviatilis f. minor, Petromyzon niger, Petromyzon planeri, Petromyzon Plumbeus, Petromyzon septoeuil</text:p>
          </table:table-cell>
          <table:table-cell office:value-type="string">
            <text:p>66333</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Rainette méridionale (La)</text:p>
          </table:table-cell>
          <table:table-cell office:value-type="string">
            <text:p>Hyla meridionalis, Hyla africana, Hyla arborea var. meridionalis, Hyla barytonus, Hyla perezii, Hyla arborea meridionalis</text:p>
          </table:table-cell>
          <table:table-cell office:value-type="string">
            <text:p>292</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Rainette méridionale (La)</text:p>
          </table:table-cell>
          <table:table-cell office:value-type="string">
            <text:p>Hyla meridionalis, Hyla africana, Hyla arborea var. meridionalis, Hyla barytonus, Hyla perezii, Hyla arborea meridionalis</text:p>
          </table:table-cell>
          <table:table-cell office:value-type="string">
            <text:p>292</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Grenouille agile (La)</text:p>
          </table:table-cell>
          <table:table-cell office:value-type="string">
            <text:p>Rana dalmatina, Rana agilis, Rana alpina, Rana gracilis</text:p>
          </table:table-cell>
          <table:table-cell office:value-type="string">
            <text:p>310</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Grenouille agile (La)</text:p>
          </table:table-cell>
          <table:table-cell office:value-type="string">
            <text:p>Rana dalmatina, Rana agilis, Rana alpina, Rana gracilis</text:p>
          </table:table-cell>
          <table:table-cell office:value-type="string">
            <text:p>310</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Alyte accoucheur (L'), Crapaud accoucheur</text:p>
          </table:table-cell>
          <table:table-cell office:value-type="string">
            <text:p>Alytes obstetricans, Bufo obstetricans, Obstetricans vulgaris, Rana campanisona</text:p>
          </table:table-cell>
          <table:table-cell office:value-type="string">
            <text:p>197</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Alyte accoucheur (L'), Crapaud accoucheur</text:p>
          </table:table-cell>
          <table:table-cell office:value-type="string">
            <text:p>Alytes obstetricans, Bufo obstetricans, Obstetricans vulgaris, Rana campanisona</text:p>
          </table:table-cell>
          <table:table-cell office:value-type="string">
            <text:p>197</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rapaud calamite (Le)</text:p>
          </table:table-cell>
          <table:table-cell office:value-type="string">
            <text:p>Epidalea calamita, Bufo calamita, Bufo cruciatus, Bufo cursor, Rana ecaudata, Rana fetidissima, Rana mephitica, Rana portentosa</text:p>
          </table:table-cell>
          <table:table-cell office:value-type="string">
            <text:p>459628</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rapaud calamite (Le)</text:p>
          </table:table-cell>
          <table:table-cell office:value-type="string">
            <text:p>Epidalea calamita, Bufo calamita, Bufo cruciatus, Bufo cursor, Rana ecaudata, Rana fetidissima, Rana mephitica, Rana portentosa</text:p>
          </table:table-cell>
          <table:table-cell office:value-type="string">
            <text:p>459628</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rapaud épineux (Le)</text:p>
          </table:table-cell>
          <table:table-cell office:value-type="string">
            <text:p>Bufo spinosus, Bufo bufo bufo, Bufo bufo spinosus, Bufo bufo, Bufo vinearum, Bufo vulgaris</text:p>
          </table:table-cell>
          <table:table-cell office:value-type="string">
            <text:p>774678</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rapaud épineux (Le)</text:p>
          </table:table-cell>
          <table:table-cell office:value-type="string">
            <text:p>Bufo spinosus, Bufo bufo bufo, Bufo bufo spinosus, Bufo bufo, Bufo vinearum, Bufo vulgaris</text:p>
          </table:table-cell>
          <table:table-cell office:value-type="string">
            <text:p>774678</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Triton marbré (Le)</text:p>
          </table:table-cell>
          <table:table-cell office:value-type="string">
            <text:p>Triturus marmoratus, Salamandra marmorata, Triton gesneri, Triturus marmoratus marmoratus, Salamandra elegans</text:p>
          </table:table-cell>
          <table:table-cell office:value-type="string">
            <text:p>163</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Triton marbré (Le)</text:p>
          </table:table-cell>
          <table:table-cell office:value-type="string">
            <text:p>Triturus marmoratus, Salamandra marmorata, Triton gesneri, Triturus marmoratus marmoratus, Salamandra elegans</text:p>
          </table:table-cell>
          <table:table-cell office:value-type="string">
            <text:p>163</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Triton palmé (Le)</text:p>
          </table:table-cell>
          <table:table-cell office:value-type="string">
            <text:p>Lissotriton helveticus, Lacerta helvetica, Lacerta paradoxa var. helvetica, Molge palmata, Salamandra palmata, Salamandra palmipes, Triton palmatus, Triturus helveticus, Triturus palmatus</text:p>
          </table:table-cell>
          <table:table-cell office:value-type="string">
            <text:p>444432</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Triton palmé (Le)</text:p>
          </table:table-cell>
          <table:table-cell office:value-type="string">
            <text:p>Lissotriton helveticus, Lacerta helvetica, Lacerta paradoxa var. helvetica, Molge palmata, Salamandra palmata, Salamandra palmipes, Triton palmatus, Triturus helveticus, Triturus palmatus</text:p>
          </table:table-cell>
          <table:table-cell office:value-type="string">
            <text:p>444432</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Salamandre tachetée (La)</text:p>
          </table:table-cell>
          <table:table-cell office:value-type="string">
            <text:p>Salamandra salamandra, Lacerta salamandra, Salamandra maculata, Salamandra maculosa, Salamandra vulgaris, Triton corthyphorus</text:p>
          </table:table-cell>
          <table:table-cell office:value-type="string">
            <text:p>92</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Salamandre tachetée (La)</text:p>
          </table:table-cell>
          <table:table-cell office:value-type="string">
            <text:p>Salamandra salamandra, Lacerta salamandra, Salamandra maculata, Salamandra maculosa, Salamandra vulgaris, Triton corthyphorus</text:p>
          </table:table-cell>
          <table:table-cell office:value-type="string">
            <text:p>92</text:p>
          </table:table-cell>
          <table:table-cell office:value-type="string">
            <text:p/>
          </table:table-cell>
          <table:table-cell office:value-type="float" office:value="547">
            <text:p>54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ouleuvre d'Esculape (La)</text:p>
          </table:table-cell>
          <table:table-cell office:value-type="string">
            <text:p>Zamenis longissimus, Coluber auculapii, Coluber longissimus, Coluber sellmanni, Elaphe longissima, Natrix longissima, Zamenis aesculapii var. nigra</text:p>
          </table:table-cell>
          <table:table-cell office:value-type="string">
            <text:p>444446</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ouleuvre d'Esculape (La)</text:p>
          </table:table-cell>
          <table:table-cell office:value-type="string">
            <text:p>Zamenis longissimus, Coluber auculapii, Coluber longissimus, Coluber sellmanni, Elaphe longissima, Natrix longissima, Zamenis aesculapii var. nigra</text:p>
          </table:table-cell>
          <table:table-cell office:value-type="string">
            <text:p>444446</text:p>
          </table:table-cell>
          <table:table-cell office:value-type="string">
            <text:p/>
          </table:table-cell>
          <table:table-cell office:value-type="float" office:value="60">
            <text:p>60</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ouleuvre verte et jaune (La)</text:p>
          </table:table-cell>
          <table:table-cell office:value-type="string">
            <text:p>Hierophis viridiflavus, Coluber gemonensis var. viridiflavus, Coluber personatus, Coluber viridiflavus kratzeri, Coluber viridiflavus, Haemorrhois viridiflavus</text:p>
          </table:table-cell>
          <table:table-cell office:value-type="string">
            <text:p>77949</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ouleuvre verte et jaune (La)</text:p>
          </table:table-cell>
          <table:table-cell office:value-type="string">
            <text:p>Hierophis viridiflavus, Coluber gemonensis var. viridiflavus, Coluber personatus, Coluber viridiflavus kratzeri, Coluber viridiflavus, Haemorrhois viridiflavus</text:p>
          </table:table-cell>
          <table:table-cell office:value-type="string">
            <text:p>77949</text:p>
          </table:table-cell>
          <table:table-cell office:value-type="string">
            <text:p/>
          </table:table-cell>
          <table:table-cell office:value-type="float" office:value="60">
            <text:p>60</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ouleuvre helvétique, Couleuvre à collier</text:p>
          </table:table-cell>
          <table:table-cell office:value-type="string">
            <text:p>Natrix helvetica, Coluber helveticus, Coluber natrix, Coluber torquatus, Natrix natrix, Tropidonotus natrix, Tropidonotus oppelii, Tropidonotus sparsus</text:p>
          </table:table-cell>
          <table:table-cell office:value-type="string">
            <text:p>851674</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ouleuvre helvétique, Couleuvre à collier</text:p>
          </table:table-cell>
          <table:table-cell office:value-type="string">
            <text:p>Natrix helvetica, Coluber helveticus, Coluber natrix, Coluber torquatus, Natrix natrix, Tropidonotus natrix, Tropidonotus oppelii, Tropidonotus sparsus</text:p>
          </table:table-cell>
          <table:table-cell office:value-type="string">
            <text:p>851674</text:p>
          </table:table-cell>
          <table:table-cell office:value-type="string">
            <text:p/>
          </table:table-cell>
          <table:table-cell office:value-type="float" office:value="627">
            <text:p>627</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Lézard à deux raies (Le), Lézard vert occidental</text:p>
          </table:table-cell>
          <table:table-cell office:value-type="string">
            <text:p>Lacerta bilineata, Lacerta europaea, Lacerta viridis, Lacerta viridissima</text:p>
          </table:table-cell>
          <table:table-cell office:value-type="string">
            <text:p>77619</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Lézard à deux raies (Le), Lézard vert occidental</text:p>
          </table:table-cell>
          <table:table-cell office:value-type="string">
            <text:p>Lacerta bilineata, Lacerta europaea, Lacerta viridis, Lacerta viridissima</text:p>
          </table:table-cell>
          <table:table-cell office:value-type="string">
            <text:p>77619</text:p>
          </table:table-cell>
          <table:table-cell office:value-type="string">
            <text:p/>
          </table:table-cell>
          <table:table-cell office:value-type="float" office:value="2182">
            <text:p>2182</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Lézard des murailles (Le)</text:p>
          </table:table-cell>
          <table:table-cell office:value-type="string">
            <text:p>Podarcis muralis, Lacerta brongniardii, Lacerta incerta, Lacerta lateralis, Lacerta maculata, Lacerta merremia, Lacerta muralis var. oyensis, Lacerta muralis occidentalis, Lacerta muralis, Podarcis muralis brongniardii, Podarcis muralis merremia, Podarcis muralis muralis, Podarcis muralis occidentalis, Podarcis muralis oyensis, Seps muralis</text:p>
          </table:table-cell>
          <table:table-cell office:value-type="string">
            <text:p>77756</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Lézard des murailles (Le)</text:p>
          </table:table-cell>
          <table:table-cell office:value-type="string">
            <text:p>Podarcis muralis, Lacerta brongniardii, Lacerta incerta, Lacerta lateralis, Lacerta maculata, Lacerta merremia, Lacerta muralis var. oyensis, Lacerta muralis occidentalis, Lacerta muralis, Podarcis muralis brongniardii, Podarcis muralis merremia, Podarcis muralis muralis, Podarcis muralis occidentalis, Podarcis muralis oyensis, Seps muralis</text:p>
          </table:table-cell>
          <table:table-cell office:value-type="string">
            <text:p>77756</text:p>
          </table:table-cell>
          <table:table-cell office:value-type="string">
            <text:p/>
          </table:table-cell>
          <table:table-cell office:value-type="float" office:value="2242">
            <text:p>2242</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Orvet fragile (L')</text:p>
          </table:table-cell>
          <table:table-cell office:value-type="string">
            <text:p>Anguis fragilis, Anguis eryx, Anguis fragilis fragilis, Anguis gamma, Anguis orvet, Anguis vittatus, Dorfia punctata</text:p>
          </table:table-cell>
          <table:table-cell office:value-type="string">
            <text:p>77490</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Orvet fragile (L')</text:p>
          </table:table-cell>
          <table:table-cell office:value-type="string">
            <text:p>Anguis fragilis, Anguis eryx, Anguis fragilis fragilis, Anguis gamma, Anguis orvet, Anguis vittatus, Dorfia punctata</text:p>
          </table:table-cell>
          <table:table-cell office:value-type="string">
            <text:p>77490</text:p>
          </table:table-cell>
          <table:table-cell office:value-type="string">
            <text:p/>
          </table:table-cell>
          <table:table-cell office:value-type="float" office:value="2242">
            <text:p>2242</text:p>
          </table:table-cell>
          <table:table-cell office:value-type="string">
            <text:p>Dégradation/destruction d’aires de repos/reproduction</text:p>
          </table:table-cell>
          <table:table-cell office:value-type="string">
            <text:p>P-60</text:p>
          </table:table-cell>
          <table:table-cell office:value-type="string">
            <text:p>60</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istude d'Europe (La)</text:p>
          </table:table-cell>
          <table:table-cell office:value-type="string">
            <text:p>Emys orbicularis, Cistudo europaea, Emys antiquorum, Emys europaea, Emys hofmanni, Emys iberica, Emys lutaria, Emys tigris, Testudo europaea, Testudo lutaria, Testudo orbicularis, Testudo pulchella, Testudo punctata, Testudo rotunda</text:p>
          </table:table-cell>
          <table:table-cell office:value-type="string">
            <text:p>77381</text:p>
          </table:table-cell>
          <table:table-cell office:value-type="string">
            <text:p>0-10</text:p>
          </table:table-cell>
          <table:table-cell office:value-type="string">
            <text:p/>
          </table:table-cell>
          <table:table-cell office:value-type="string">
            <text:p>Peturbation, effarouchement</text:p>
          </table:table-cell>
          <table:table-cell office:value-type="string">
            <text:p>P-40</text:p>
          </table:table-cell>
          <table:table-cell office:value-type="string">
            <text:p>40</text:p>
          </table:table-cell>
          <table:table-cell office:value-type="string">
            <text:p/>
          </table:table-cell>
          <table:table-cell office:value-type="string">
            <text:p/>
          </table:table-cell>
          <table:table-cell office:value-type="string">
            <text:p/>
          </table:table-cell>
          <table:table-cell office:value-type="string">
            <text:p/>
          </table:table-cell>
        </table:table-row>
      </table:table>
      <table:table table:name="metadata">
        <table:table-column/>
        <table:table-row>
          <table:table-cell office:value-type="string">
            <text:p>version fichier</text:p>
          </table:table-cell>
          <table:table-cell office:value-type="string">
            <text:p>version TaxRef</text:p>
          </table:table-cell>
          <table:table-cell office:value-type="string">
            <text:p>schema rapportage européen</text:p>
          </table:table-cell>
        </table:table-row>
        <table:table-row>
          <table:table-cell office:value-type="string">
            <text:p>1.1.0</text:p>
          </table:table-cell>
          <table:table-cell office:value-type="string">
            <text:p>17.0</text:p>
          </table:table-cell>
          <table:table-cell office:value-type="string">
            <text:p>http://dd.eionet.europa.eu/schemas/habides-2.0/derogations.xsd</text:p>
          </table:table-cell>
        </table:table-row>
      </table:table>
    </office:spreadsheet>
  </office:body>
</office:document-content>
</file>

<file path=styles.xml><?xml version="1.0" encoding="utf-8"?>
<office:document-styles xmlns:office="urn:oasis:names:tc:opendocument:xmlns:office:1.0" xmlns:style="urn:oasis:names:tc:opendocument:xmlns:style:1.0" office:version="1.2">
  <office:styles/>
  <office:automatic-styles/>
  <office:master-styles/>
</office:document-styles>
</file>